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contextual-spacing="true" fo:text-align="center" fo:margin-left="1.477in" fo:text-indent="-1.477in">
        <style:tab-stops/>
      </style:paragraph-properties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/>
    </style:style>
    <style:style style:name="P22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3" style:parent-style-name="Normal" style:family="paragraph">
      <style:paragraph-properties fo:text-align="justify"/>
    </style:style>
    <style:style style:name="T2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8" style:parent-style-name="Normal" style:family="paragraph">
      <style:paragraph-properties fo:text-align="justify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3" style:parent-style-name="Normal" style:family="paragraph">
      <style:paragraph-properties fo:text-align="justify"/>
    </style:style>
    <style:style style:name="T5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69" style:parent-style-name="Normal" style:family="paragraph">
      <style:paragraph-properties fo:text-align="justify"/>
    </style:style>
    <style:style style:name="T7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79" style:parent-style-name="Normal" style:family="paragraph">
      <style:paragraph-properties fo:text-align="justify"/>
    </style:style>
    <style:style style:name="T8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84" style:parent-style-name="Normal" style:family="paragraph">
      <style:paragraph-properties fo:text-align="justify"/>
    </style:style>
    <style:style style:name="T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95" style:parent-style-name="Normal" style:family="paragraph">
      <style:paragraph-properties fo:text-align="justify"/>
    </style:style>
    <style:style style:name="T9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99" style:parent-style-name="Normal" style:family="paragraph">
      <style:paragraph-properties fo:text-align="justify"/>
    </style:style>
    <style:style style:name="T1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04" style:parent-style-name="Normal" style:family="paragraph">
      <style:paragraph-properties fo:text-align="justify"/>
    </style:style>
    <style:style style:name="T1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14" style:parent-style-name="Normal" style:family="paragraph">
      <style:paragraph-properties fo:text-align="justify"/>
    </style:style>
    <style:style style:name="T1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23" style:parent-style-name="Normal" style:family="paragraph">
      <style:paragraph-properties fo:text-align="justify"/>
    </style:style>
    <style:style style:name="T12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27" style:parent-style-name="Normal" style:family="paragraph">
      <style:paragraph-properties fo:text-align="justify"/>
    </style:style>
    <style:style style:name="T1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35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3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3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38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1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4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</office:automatic-styles>
  <office:body>
    <office:text text:use-soft-page-breaks="true">
      <text:p text:style-name="P1">Acta<text:s/>01-2026</text:p>
      <text:p text:style-name="P21">4 de febrero<text:s/>2026</text:p>
      <text:p text:style-name="P22"/>
      <text:p text:style-name="P23"><text:span text:style-name="T24">Inciso 1</text:span><text:span text:style-name="T25"><text:s/>A</text:span><text:span text:style-name="T26">sociación Centro Diurno de<text:s/></text:span><text:span text:style-name="T27">A</text:span><text:span text:style-name="T28">tención a<text:s/></text:span><text:span text:style-name="T29">C</text:span><text:span text:style-name="T30">iudadanos de<text:s/></text:span><text:span text:style-name="T31">T</text:span><text:span text:style-name="T32">ercera<text:s/></text:span><text:span text:style-name="T33">E</text:span><text:span text:style-name="T34">dad de Santa Cruz de Guanacaste</text:span><text:span text:style-name="T35">,<text:s/></text:span><text:span text:style-name="T36">ellos quieren el equipamiento de cocina para un mejor servicio, alimentación en el centro diurno de la tercera edad de Santa Cruz ellos atienden a adultos mayores, que era parte de lo que les decía, y es una OBS la siguiente, bueno, el monto del proyecto de ellos es de cinco millones y se les está dando 5.000.020.00</text:span><text:span text:style-name="T37">.</text:span></text:p>
      <text:p text:style-name="P38"><text:span text:style-name="T39">Inciso 2</text:span><text:span text:style-name="T40"><text:s/>Manos<text:s/></text:span><text:span text:style-name="T41">De<text:s/></text:span><text:span text:style-name="T42">Jesús</text:span><text:span text:style-name="T43">, Pro-Atención De<text:s/></text:span><text:span text:style-name="T44">A</text:span><text:span text:style-name="T45">silo<text:s/></text:span><text:span text:style-name="T46">A</text:span><text:span text:style-name="T47">ncianos<text:s/></text:span><text:span text:style-name="T48">A</text:span><text:span text:style-name="T49">bandonados, ente rector del hogar<text:s/></text:span><text:span text:style-name="T50">M</text:span><text:span text:style-name="T51">anos de Jesús, higiene dignidad para personas adultas mayores en condición de abandono del hogar en manos de Jesús adultos mayores son 4.000.000.00 de colones es una OBS y sería un paquete de 4.000.021.00</text:span><text:span text:style-name="T52">.</text:span></text:p>
      <text:p text:style-name="P53"><text:span text:style-name="T54">Inciso 3</text:span><text:span text:style-name="T55"><text:s/></text:span><text:span text:style-name="T56">A</text:span><text:span text:style-name="T57">sociación de<text:s/></text:span><text:span text:style-name="T58">P</text:span><text:span text:style-name="T59">ersona<text:s/></text:span><text:span text:style-name="T60">A</text:span><text:span text:style-name="T61">dulta<text:s/></text:span><text:span text:style-name="T62">M</text:span><text:span text:style-name="T63">ayor de Ch</text:span><text:span text:style-name="T64">a</text:span><text:span text:style-name="T65">chagua de la Unión de Oro, el mejoramiento de la infraestructura de la casa del adulto mayor, unión de oro y compra de mobiliario adicional adultos mayores</text:span><text:span text:style-name="T66"><text:s/></text:span><text:span text:style-name="T67">esta no es una OBS, pero sí atiende de la población del IMAS, es por 5.850.000.00 y tiene 5.855.000.00</text:span><text:span text:style-name="T68">.</text:span></text:p>
      <text:p text:style-name="P69"><text:span text:style-name="T70">Inciso 4:</text:span><text:span text:style-name="T71"><text:s/>A</text:span><text:span text:style-name="T72">sociación de<text:s/></text:span><text:span text:style-name="T73">D</text:span><text:span text:style-name="T74">esarrollo<text:s/></text:span><text:span text:style-name="T75">E</text:span><text:span text:style-name="T76">specífica para la construcción y mantenimiento del salón multiuso para personas con discapacidad, sus familias y la Comunidad del Cantón central de Puntarenas</text:span><text:span text:style-name="T77"><text:s/></text:span><text:span text:style-name="T78">es espacio seguro para la participación inclusiva, remodelación del salón comunal, estructura eléctrica, portones de seguridad y piso de cerámica atiende población con discapacidad y estamos hablando que el proyecto es de 3.950.000.00 y el monto es 3.973.000.00<text:s/></text:span></text:p>
      <text:p text:style-name="P79"><text:span text:style-name="T80">Inciso 5:</text:span><text:span text:style-name="T81"><text:s/></text:span><text:span text:style-name="T82">Asociación Nacional de Servicios Unidos para la Protección del Adulto Mayor compra de materiales y equipo básico para la atención comunitaria de personas adultas mayores, atención adultos mayores es 1.000.000.00 de colones atiende población del IMAS y es 1.157.000.00</text:span><text:span text:style-name="T83">.</text:span></text:p>
      <text:p text:style-name="P84"><text:span text:style-name="T85">Inciso 6:</text:span><text:span text:style-name="T86"><text:s/>A</text:span><text:span text:style-name="T87">sociación<text:s/></text:span><text:span text:style-name="T88">C</text:span><text:span text:style-name="T89">entro de<text:s/></text:span><text:span text:style-name="T90">A</text:span><text:span text:style-name="T91">tención<text:s/></text:span><text:span text:style-name="T92">I</text:span><text:span text:style-name="T93">ntegral para las personas adultas mayores de Puerto Limón, equipamiento de cocina y salón en beneficio de la población que atiende, así como compra de sillas por 3.000.000.00 el paquete es por 3.078.000.00</text:span><text:span text:style-name="T94">.</text:span></text:p>
      <text:p text:style-name="P95"><text:span text:style-name="T96">Inciso 7:</text:span><text:span text:style-name="T97"><text:s/></text:span><text:span text:style-name="T98">la asociación integral del anciano de San Cayetano ellos quieren comprar un vehículo 4x4 para acceder a lugares alejados de difícil acceso, adultos mayores, 4.000.000.00, 4.006.000.00.<text:s/></text:span></text:p>
      <text:p text:style-name="P99"><text:span text:style-name="T100">Inciso 8:</text:span><text:span text:style-name="T101"><text:s/></text:span><text:span text:style-name="T102">Fundación Faner, que es mujeres jefas de hogar, dice que es la población, somos solidarios por un propósito, erradicar el hambre de la familia necesitadas, compra de materiales, insumos y suministros alimentarios, eso es por 3.000.000.00 y estamos hablando de que es 3.021.000.00</text:span><text:span text:style-name="T103">.</text:span></text:p>
      <text:p text:style-name="P104"><text:span text:style-name="T105">Inciso 9:</text:span><text:span text:style-name="T106"><text:s/>P</text:span><text:span text:style-name="T107">rocreación de<text:s/></text:span><text:span text:style-name="T108">I</text:span><text:span text:style-name="T109">nfraestructura<text:s/></text:span><text:span text:style-name="T110">D</text:span><text:span text:style-name="T111">eportiva<text:s/></text:span><text:span text:style-name="T112">C</text:span><text:span text:style-name="T113">omunal de la Comunidad de Bajo Mora de Barbacoas Puriscal San José, mejoras en el salón comunal y habilitación de espacios de esparcimiento para el disfrute de la Comunidad. Adultos mayores, 3.000.000.00 de colones y 3.039.000.00.<text:s/></text:span></text:p>
      <text:p text:style-name="P114"><text:span text:style-name="T115">Inciso 10:</text:span><text:span text:style-name="T116"><text:s/>A</text:span><text:span text:style-name="T117">tención<text:s/></text:span><text:span text:style-name="T118">Centro Diurno Para Personas De La Tercera Edad,<text:s/></text:span><text:span text:style-name="T119">Quintín Vargas Aguilar, mejoramiento integral de las condiciones de atención y rehabilitación para personas adultas, adultos mayores estamos hablando que son 500.000.00 colones</text:span><text:span text:style-name="T120">,<text:s/></text:span><text:span text:style-name="T121">el monto se les puso por 1.098.000.00 eso es una OBS</text:span><text:span text:style-name="T122">.</text:span></text:p>
      <text:soft-page-break/>
      <text:p text:style-name="P123"><text:span text:style-name="T124">Inciso 11:</text:span><text:span text:style-name="T125"><text:s/></text:span><text:span text:style-name="T126">Fundación Génesis para el desarrollo de personas de riesgo social, mantenimiento de infraestructura, red de cuido esta es por 3.000.000.00 y esta es una OBS también es por 3.046.000.00.<text:s/></text:span></text:p>
      <text:p text:style-name="P127"><text:span text:style-name="T128">Inciso 12:</text:span><text:span text:style-name="T129"><text:s/></text:span><text:span text:style-name="T130">La siguiente es IMAS empresas comerciales son 6<text:s/></text:span><text:span text:style-name="T131">locker</text:span><text:span text:style-name="T132"><text:s/>el monto solicitado es de 1.500.000.00 y medio, pero los<text:s/></text:span><text:span text:style-name="T133">locker</text:span><text:span text:style-name="T134"><text:s/>valen 485.000.00.<text:s/></text:span></text:p>
      <text:p text:style-name="P135">Inciso 13: <text:s/>Instituto Mixto de Ayuda Social,<text:s/>Presidencia Ejecutiva que están pidiendo un color, un sofá color azul para 2 personas. Lo pusieron en 700.000.00, pero el monto que tenemos en libros es de 45.000.00.</text:p>
      <text:p text:style-name="P136"/>
      <text:p text:style-name="P137"><text:s/></text:p>
      <text:p text:style-name="P138"/>
      <text:p text:style-name="Normal"><text:span text:style-name="T139"><text:tab/></text:span><text:span text:style-name="T140"><text:tab/></text:span></text:p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CR" style:language-asian="es" style:country-asian="CR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Aptos Display" style:font-name-asian="Aptos Display" style:font-name-complex="Aptos Display" fo:color="#0F4761" fo:font-size="13pt" style:font-size-asian="13pt" style:font-size-complex="13pt" fo:language="es" fo:country="CR" style:language-asian="en" style:country-asian="US" fo:hyphenate="false"/>
    </style:style>
    <style:style style:name="Normal" style:display-name="Normal" style:family="paragraph">
      <style:text-properties fo:language="es" fo:country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ptos Display" style:font-name-asian="Aptos Display" style:font-name-complex="Aptos Display" fo:color="#0F4761" fo:font-size="13pt" style:font-size-asian="13pt" style:font-size-complex="13pt" style:language-asian="en" style:country-asian="US"/>
    </style:style>
    <style:style style:name="TextodegloboCar" style:display-name="Texto de globo Car" style:family="text" style:parent-style-name="Fuentedepárrafopredeter.">
      <style:text-properties style:font-name="Segoe UI" style:font-name-asian="Aptos" style:font-name-complex="Segoe UI" fo:font-size="9pt" style:font-size-asian="9pt" style:font-size-complex="9pt" style:language-asian="en" style:country-asian="US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Car" style:display-name="Texto comentario Car" style:family="text" style:parent-style-name="Fuentedepárrafopredeter.">
      <style:text-properties style:font-name="Aptos" style:font-name-asian="Aptos" style:font-name-complex="Aptos" style:language-asian="en" style:country-asian="US"/>
    </style:style>
    <style:style style:name="AsuntodelcomentarioCar" style:display-name="Asunto del comentario Car" style:family="text" style:parent-style-name="TextocomentarioCar">
      <style:text-properties style:font-name="Aptos" style:font-name-asian="Aptos" style:font-name-complex="Aptos" fo:font-weight="bold" style:font-weight-asian="bold" style:font-weight-complex="bold" style:language-asian="en" style:country-asian="US"/>
    </style:style>
    <style:style style:name="EncabezadoCar" style:display-name="Encabezado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PiedepáginaCar" style:display-name="Pie de página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textrun" style:display-name="normaltextrun" style:family="text" style:parent-style-name="Fuentedepárrafopredeter."/>
    <style:style style:name="fui-text" style:display-name="fui-text" style:family="text" style:parent-style-name="Fuentedepárrafopredeter."/>
    <style:style style:name="Símbolosdenumeraciónuser" style:display-name="Símbolos de numeración (user)" style:family="text"/>
    <style:style style:name="Título" style:display-name="Título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Descripción" style:display-name="Descripción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Títulouser" style:display-name="Título (user)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Arial" fo:hyphenate="false"/>
    </style:style>
    <style:style style:name="FontStylePiePag" style:display-name="FontStylePiePag" style:family="paragraph" style:parent-style-name="Normal">
      <style:text-properties style:font-name="Arial" style:font-name-asian="Arial" style:font-name-complex="Arial" fo:font-size="9pt" style:font-size-asian="9pt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Textodeglobo" style:display-name="Texto de globo" style:family="paragraph" style:parent-style-name="Normal">
      <style:text-properties style:font-name="Segoe UI" style:font-name-asian="Aptos" style:font-name-complex="Segoe UI" fo:font-size="9pt" style:font-size-asian="9pt" style:font-size-complex="9pt" fo:language="es" fo:country="CR" style:language-asian="en" style:country-asian="US" fo:hyphenate="false"/>
    </style:style>
    <style:style style:name="Textocomentario" style:display-name="Texto comentario" style:family="paragraph" style:parent-style-name="Normal">
      <style:text-properties style:font-name="Aptos" style:font-name-asian="Aptos" style:font-name-complex="Aptos" fo:language="es" fo:country="CR" style:language-asian="en" style:country-asian="US" fo:hyphenate="false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Cabeceraypieuser" style:display-name="Cabecera y pie (user)" style:family="paragraph" style:parent-style-name="Normal">
      <style:text-properties fo:hyphenate="false"/>
    </style:style>
    <style:style style:name="Cabeceraypie" style:display-name="Cabecera y pie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Revisión" style:display-name="Revisión" style:family="paragraph">
      <style:text-properties style:font-name="Aptos" style:font-name-asian="Aptos" style:font-name-complex="Aptos" fo:font-size="11pt" style:font-size-asian="11pt" style:font-size-complex="11pt" style:language-asian="en" style:country-asian="US" fo:hyphenate="false"/>
    </style:style>
    <style:style style:name="Default" style:display-name="Default" style:family="paragraph">
      <style:text-properties style:font-name="Arial" style:font-name-asian="SimSun" style:font-name-complex="Arial" fo:color="#000000" fo:font-size="12pt" style:font-size-asian="12pt" style:font-size-complex="12pt" style:language-asian="en" style:country-asian="US" fo:hyphenate="false"/>
    </style:style>
    <style:style style:name="msonormal0" style:display-name="msonormal" style:family="paragraph" style:parent-style-name="Normal">
      <style:text-properties fo:font-size="12pt" style:font-size-asian="12pt" style:font-size-complex="12pt" fo:language="es" fo:country="CR" fo:hyphenate="false"/>
    </style:style>
    <style:style style:name="xl67" style:display-name="xl67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68" style:display-name="xl6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69" style:display-name="xl69" style:family="paragraph" style:parent-style-name="Normal">
      <style:text-properties style:font-name="Arial" style:font-name-complex="Arial" fo:font-size="12pt" style:font-size-asian="12pt" style:font-size-complex="12pt" fo:language="es" fo:country="CR" fo:hyphenate="false"/>
    </style:style>
    <style:style style:name="xl70" style:display-name="xl70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1" style:display-name="xl71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2" style:display-name="xl7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3" style:display-name="xl73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4" style:display-name="xl74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5" style:display-name="xl7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6" style:display-name="xl76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7" style:display-name="xl77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8" style:display-name="xl7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9" style:display-name="xl79" style:family="paragraph" style:parent-style-name="Normal">
      <style:paragraph-properties fo:border-top="0.0138in solid #000000" fo:border-left="0.0069in solid #000000" fo:border-bottom="0.0138in solid #000000" fo:border-right="none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0" style:display-name="xl8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1" style:display-name="xl81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2" style:display-name="xl82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3" style:display-name="xl83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4" style:display-name="xl84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5" style:display-name="xl85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6" style:display-name="xl86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7" style:display-name="xl87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8" style:display-name="xl8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9" style:display-name="xl8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0" style:display-name="xl90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1" style:display-name="xl91" style:family="paragraph" style:parent-style-name="Normal">
      <style:paragraph-properties fo:border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2" style:display-name="xl92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3" style:display-name="xl93" style:family="paragraph" style:parent-style-name="Normal">
      <style:paragraph-properties fo:border-top="0.0069in solid #000000" fo:border-left="0.0069in solid #000000" fo:border-bottom="none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4" style:display-name="xl94" style:family="paragraph" style:parent-style-name="Normal">
      <style:paragraph-properties fo:border-top="0.0138in solid #000000" fo:border-left="0.0138in solid #000000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5" style:display-name="xl95" style:family="paragraph" style:parent-style-name="Normal">
      <style:paragraph-properties fo:border-top="0.0138in solid #000000" fo:border-left="none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6" style:display-name="xl96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7" style:display-name="xl9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8" style:display-name="xl98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9" style:display-name="xl9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0" style:display-name="xl100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1" style:display-name="xl101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2" style:display-name="xl102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3" style:display-name="xl10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4" style:display-name="xl104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5" style:display-name="xl105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6" style:display-name="xl106" style:family="paragraph" style:parent-style-name="Normal">
      <style:paragraph-properties fo:border-top="0.0138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7" style:display-name="xl107" style:family="paragraph" style:parent-style-name="Normal">
      <style:paragraph-properties fo:border-top="0.0138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8" style:display-name="xl108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9" style:display-name="xl109" style:family="paragraph" style:parent-style-name="Normal">
      <style:paragraph-properties fo:border-top="0.0069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0" style:display-name="xl110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1" style:display-name="xl111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2" style:display-name="xl112" style:family="paragraph" style:parent-style-name="Normal">
      <style:paragraph-properties fo:border-top="0.0069in solid #000000" fo:border-left="none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3" style:display-name="xl113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_msonormal" style:display-name="x_msonormal" style:family="paragraph" style:parent-style-name="Normal">
      <style:text-properties style:font-name="Calibri" style:font-name-asian="Aptos" style:font-name-complex="Calibri" fo:font-size="11pt" style:font-size-asian="11pt" style:font-size-complex="11pt" fo:language="es" fo:country="CR" fo:hyphenate="false"/>
    </style:style>
    <style:style style:name="xl114" style:display-name="xl114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5" style:display-name="xl115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6" style:display-name="xl116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7" style:display-name="xl11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8" style:display-name="xl118" style:family="paragraph" style:parent-style-name="Normal">
      <style:paragraph-properties fo:border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9" style:display-name="xl11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xl120" style:display-name="xl120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21" style:display-name="xl121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22" style:display-name="xl122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3" style:display-name="xl123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4" style:display-name="xl12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5" style:display-name="xl125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6" style:display-name="xl126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27" style:display-name="xl127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8" style:display-name="xl128" style:family="paragraph" style:parent-style-name="Normal">
      <style:paragraph-properties fo:border="0.0069in solid #000000" fo:padding="0in" style:shadow="none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9" style:display-name="xl129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0" style:display-name="xl130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1" style:display-name="xl131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2" style:display-name="xl13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3" style:display-name="xl133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4" style:display-name="xl13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5" style:display-name="xl13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6" style:display-name="xl136" style:family="paragraph" style:parent-style-name="Normal">
      <style:paragraph-properties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7" style:display-name="xl13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38" style:display-name="xl13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39" style:display-name="xl13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0" style:display-name="xl14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1" style:display-name="xl141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2" style:display-name="xl14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3" style:display-name="xl143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4" style:display-name="xl144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5" style:display-name="xl145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6" style:display-name="xl146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7" style:display-name="xl14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48" style:display-name="xl148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49" style:display-name="xl149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0" style:display-name="xl15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1" style:display-name="xl15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2" style:display-name="xl15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53" style:display-name="xl15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4" style:display-name="xl15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55" style:display-name="xl15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6" style:display-name="xl15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7" style:display-name="xl15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style:vertical-align="middle"/>
      <style:text-properties fo:font-size="12pt" style:font-size-asian="12pt" style:font-size-complex="12pt" fo:language="es" fo:country="CR" fo:hyphenate="false"/>
    </style:style>
    <style:style style:name="xl158" style:display-name="xl15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59" style:display-name="xl15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60" style:display-name="xl16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1" style:display-name="xl16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2" style:display-name="xl16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3" style:display-name="xl163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4" style:display-name="xl164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5" style:display-name="xl16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6" style:display-name="xl166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font5" style:display-name="font5" style:family="paragraph" style:parent-style-name="Normal">
      <style:text-properties style:font-name="Century" fo:font-weight="bold" style:font-weight-asian="bold" style:font-weight-complex="bold" fo:font-style="italic" style:font-style-asian="italic" style:font-style-complex="italic" fo:color="#FF0000" fo:font-size="11pt" style:font-size-asian="11pt" style:font-size-complex="11pt" fo:language="es" fo:country="CR" fo:hyphenate="false"/>
    </style:style>
    <style:style style:name="xl167" style:display-name="xl167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8" style:display-name="xl168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9" style:display-name="xl169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0" style:display-name="xl170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1" style:display-name="xl171" style:family="paragraph" style:parent-style-name="Normal">
      <style:paragraph-properties fo:border-top="0.0069in solid #000000" fo:border-left="0.0069in solid #000000" fo:border-bottom="none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72" style:display-name="xl172" style:family="paragraph" style:parent-style-name="Normal">
      <style:paragraph-properties fo:border-top="0.0069in solid #000000" fo:border-left="0.0069in solid #000000" fo:border-bottom="none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3" style:display-name="xl17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4" style:display-name="xl174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5" style:display-name="xl175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76" style:display-name="xl176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7" style:display-name="xl177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8" style:display-name="xl178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9" style:display-name="xl179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0" style:display-name="xl180" style:family="paragraph" style:parent-style-name="Normal">
      <style:paragraph-properties fo:border-top="none" fo:border-left="0.0069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81" style:display-name="xl181" style:family="paragraph" style:parent-style-name="Normal">
      <style:paragraph-properties fo:border-top="none" fo:border-left="0.0069in solid #000000" fo:border-bottom="0.0069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2" style:display-name="xl18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Calibri" style:font-name-complex="Calibri" fo:font-size="12pt" style:font-size-asian="12pt" style:font-size-complex="12pt" fo:language="es" fo:country="CR" fo:hyphenate="false"/>
    </style:style>
    <style:style style:name="xl183" style:display-name="xl183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4" style:display-name="xl184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5" style:display-name="xl18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6" style:display-name="xl18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color="#FF0000" fo:font-size="12pt" style:font-size-asian="12pt" style:font-size-complex="12pt" fo:language="es" fo:country="CR" fo:hyphenate="false"/>
    </style:style>
    <style:style style:name="xl187" style:display-name="xl18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8" style:display-name="xl18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89" style:display-name="xl18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0" style:display-name="xl19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1" style:display-name="xl19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2" style:display-name="xl19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3" style:display-name="xl19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4" style:display-name="xl19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5" style:display-name="xl195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6" style:display-name="xl196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7" style:display-name="xl197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8" style:display-name="xl198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9" style:display-name="xl199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ui-chat__item" style:display-name="ui-chat__item" style:family="paragraph" style:parent-style-name="Normal">
      <style:text-properties fo:font-size="12pt" style:font-size-asian="12pt" style:font-size-complex="12pt" fo:language="es" fo:country="C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s" fo:country="CR"/>
    </style:style>
    <style:style style:name="WW_CharLFO3LVL1" style:family="text">
      <style:text-properties fo:font-weight="normal" style:font-weight-asian="normal" style:font-weight-complex="bold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none"/>
    </style:default-style>
  </office:style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number:num-list-format style:name="NLF0">
      <number:num-list-label text:level="1"/>
      <number:text>%1%-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6944in" fo:margin-bottom="0.5in" fo:margin-right="0.6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TableColumn3" style:family="table-column">
      <style:table-column-properties style:column-width="0.1638in" style:use-optimal-column-width="false"/>
    </style:style>
    <style:style style:name="TableColumn4" style:family="table-column">
      <style:table-column-properties style:column-width="5.525in" style:use-optimal-column-width="false"/>
    </style:style>
    <style:style style:name="Table2" style:family="table">
      <style:table-properties style:width="5.6888in" style:rel-width="80%" fo:margin-left="0.075in" table:align="left"/>
    </style:style>
    <style:style style:name="TableRow5" style:family="table-row">
      <style:table-row-properties style:min-row-height="0.2777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" style:parent-style-name="Normal" style:family="paragraph">
      <style:paragraph-properties fo:text-align="center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0" style:family="table-column">
      <style:table-column-properties style:column-width="5.7916in" style:use-optimal-column-width="false"/>
    </style:style>
    <style:style style:name="TableColumn11" style:family="table-column">
      <style:table-column-properties style:column-width="1.1458in" style:use-optimal-column-width="false"/>
    </style:style>
    <style:style style:name="Table9" style:family="table">
      <style:table-properties style:width="6.9375in" fo:margin-left="0in" table:align="left"/>
    </style:style>
    <style:style style:name="TableRow12" style:family="table-row">
      <style:table-row-properties style:min-row-height="0.2812in" style:use-optimal-row-height="false"/>
    </style:style>
    <style:style style:name="TableCell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" style:parent-style-name="Normal" style:family="paragraph">
      <style:paragraph-properties fo:text-align="center"/>
    </style:style>
    <style:style style:name="T15" style:parent-style-name="Fuentedepárrafopredeter." style:family="text">
      <style:text-properties fo:font-weight="bold" style:font-weight-asian="bold" fo:font-size="14pt" style:font-size-asian="14pt"/>
    </style:style>
    <style:style style:name="T16" style:parent-style-name="Fuentedepárrafopredeter." style:family="text">
      <style:text-properties fo:font-weight="bold" style:font-weight-asian="bold"/>
    </style:style>
    <style:style style:name="T17" style:parent-style-name="Fuentedepárrafopredeter." style:family="text">
      <style:text-properties fo:font-weight="bold" style:font-weight-asian="bold" fo:font-size="12pt" style:font-size-asian="12pt"/>
    </style:style>
    <style:style style:name="TableCell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able:table table:style-name="Table9">
                <table:table-columns>
                  <table:table-column table:style-name="TableColumn10"/>
                  <table:table-column table:style-name="TableColumn11"/>
                </table:table-columns>
                <table:table-row table:style-name="TableRow12">
                  <table:table-cell table:style-name="TableCell13">
                    <text:p text:style-name="P14"><text:span text:style-name="T15">INSTITUTO MIXTO DE AYUDA SOCIAL</text:span><text:span text:style-name="T16"><text:line-break/></text:span><text:span text:style-name="T17">Actas de Comisión de Donaciones</text:span></text:p>
                  </table:table-cell>
                  <table:table-cell table:style-name="TableCell18">
                    <text:p text:style-name="P19"><draw:frame draw:style-name="a0" draw:name="Imagen 1" text:anchor-type="as-char" svg:x="0in" svg:y="0in" svg:width="1.13542in" svg:height="1.1875in" style:rel-width="scale" style:rel-height="scale"><draw:image xlink:href="media/image1.png" xlink:type="simple" xlink:show="embed" xlink:actuate="onLoad"/><svg:title/><svg:desc/></draw:frame></text:p>
                  </table:table-cell>
                </table:table-row>
              </table:table>
              <text:p text:style-name="Normal"/>
            </table:table-cell>
          </table:table-row>
        </table:table>
        <text:p text:style-name="P20"><text:page-number text:fixed="false">6</text:page-number></text:p>
      </style:header>
      <style:footer>
        <text:p text:style-name="Normal"/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nnia Patricia Alvarez Rizzatti</meta:initial-creator>
    <dc:creator>Ennia Patricia Alvarez Rizzatti</dc:creator>
    <meta:creation-date>2026-08-14T18:29:00Z</meta:creation-date>
    <dc:date>2026-08-14T18:29:00Z</dc:date>
    <meta:print-date>2026-08-14T18:29:00Z</meta:print-date>
    <meta:template xlink:href="Normal" xlink:type="simple"/>
    <meta:editing-cycles>2</meta:editing-cycles>
    <meta:editing-duration>PT0S</meta:editing-duration>
    <meta:user-defined meta:name="ContentTypeId">0x010100C2A6029284AE8A4E8B4C0E089F8AF056</meta:user-defined>
    <meta:document-statistic meta:page-count="2" meta:paragraph-count="7" meta:word-count="567" meta:character-count="3679" meta:row-count="25" meta:non-whitespace-character-count="3119"/>
  </office:meta>
</office:document-meta>
</file>